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40000004B0CA3A4C26A0131567.jpg" manifest:media-type="image/jpeg"/>
  <manifest:file-entry manifest:full-path="Pictures/1000000000000500000003BEF36CD654A391740F.jpg" manifest:media-type="image/jpeg"/>
  <manifest:file-entry manifest:full-path="Pictures/10000000000003BE00000500410E43C215A101FC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pple-system" svg:font-family="apple-system, BlinkMacSystemFont, 'Segoe UI', Roboto, Helvetica, Arial, sans-serif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rsid="000c8a1b" officeooo:paragraph-rsid="000c8a1b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officeooo:paragraph-rsid="000c8a1b"/>
    </style:style>
    <style:style style:name="P3" style:family="paragraph" style:parent-style-name="Standard">
      <style:paragraph-properties fo:text-align="justify" style:justify-single-word="false"/>
      <style:text-properties fo:color="#000000" loext:opacity="100%" style:font-name="Arial" fo:font-size="12pt" officeooo:paragraph-rsid="000c8a1b" fo:background-color="#ffffff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Arial" fo:font-size="12pt" officeooo:paragraph-rsid="000de953" fo:background-color="#ffffff" style:font-size-asian="12pt" style:font-size-complex="12pt"/>
    </style:style>
    <style:style style:name="T1" style:family="text">
      <style:text-properties officeooo:rsid="000de953"/>
    </style:style>
    <style:style style:name="T2" style:family="text">
      <style:text-properties fo:font-variant="normal" fo:text-transform="none" fo:color="#262626" loext:opacity="100%" style:font-name="apple-system" fo:font-size="10.5pt" fo:letter-spacing="normal" fo:font-style="normal" fo:font-weight="normal"/>
    </style:style>
    <style:style style:name="T3" style:family="text">
      <style:text-properties fo:font-variant="normal" fo:text-transform="none" fo:color="#262626" loext:opacity="100%" fo:font-size="10.5pt" fo:letter-spacing="normal" fo:font-style="normal" fo:font-weight="normal"/>
    </style:style>
    <style:style style:name="T4" style:family="text">
      <style:text-properties fo:font-variant="normal" fo:text-transform="none" fo:color="#262626" loext:opacity="100%" fo:letter-spacing="normal" fo:font-style="normal" fo:font-weight="normal"/>
    </style:style>
    <style:style style:name="T5" style:family="text">
      <style:text-properties fo:font-variant="normal" fo:text-transform="none" fo:letter-spacing="normal" fo:font-style="normal" fo:font-weight="normal"/>
    </style:style>
    <style:style style:name="T6" style:family="text">
      <style:text-properties fo:font-weight="normal" officeooo:rsid="000c8a1b" style:font-weight-asian="normal" style:font-weight-complex="normal"/>
    </style:style>
    <style:style style:name="T7" style:family="text">
      <style:text-properties fo:font-weight="normal" officeooo:rsid="000de953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AFÉ COM INVESTIMENTOS – PARCERIA NESPREV COM O SICREDI</text:p>
      <text:p text:style-name="P1"/>
      <text:p text:style-name="P1"/>
      <text:p text:style-name="P3"><text:span text:style-name="T6">No dia 12 de abril de 2022, na Câmara Municipal de Vereadores de Nova </text:span><text:span text:style-name="T7">E</text:span><text:span text:style-name="T6">sperança do Sul, </text:span><text:span text:style-name="T5">o NESPREV participou do Café com Investimentos, idealizado pelo Sicredi – Agência de Nova Esperança do Sul, em parceria com o NESPREV.</text:span> </text:p>
      <text:p text:style-name="P4"><text:span text:style-name="T5">O Café com Investimentos, contou com momentos de reflexão e conhecimentos com um quis sobre questões que envolvem o dia a dia do RPPS, posteriormente houve uma explanação sobre Fundos de Investimentos, bem como sobre a gestão administrativa, financeira e atuarial e para concluir um bate papo geral sobre o RPPS.</text:span></text:p>
      <text:p text:style-name="P4"><text:span text:style-name="T5">O NESPREV agradece ao Sicredi Vale do Jaguari e Zona da Mata, nas pessoas do: Marcelo Poltozi, Cinara Nicola, Gabriela Saciloto Ben, Isabella Benvegnu e João Paulo Vaz.<text:line-break/>Estendemos os agradecimentos a todos os presentes que fazem parte do NESPREV, bem como o Prefeito e o Vice que prestigiaram o evento. </text:span><text:line-break/></text:p>
      <text:p text:style-name="P4"/>
      <text:p text:style-name="P4"/>
      <text:p text:style-name="P2"><draw:frame draw:style-name="fr1" draw:name="Figura1" text:anchor-type="char" svg:x="0.046cm" svg:y="0.175cm" svg:width="6.472cm" svg:height="8.647cm" draw:z-index="0"><draw:image xlink:href="Pictures/10000000000003BE00000500410E43C215A101FC.jpg" xlink:type="simple" xlink:show="embed" xlink:actuate="onLoad" draw:mime-type="image/jpeg"/></draw:frame><draw:frame draw:style-name="fr1" draw:name="Figura2" text:anchor-type="char" svg:x="7.158cm" svg:y="0.607cm" svg:width="10.282cm" svg:height="7.694cm" draw:z-index="1"><draw:image xlink:href="Pictures/1000000000000500000003BEF36CD654A391740F.jpg" xlink:type="simple" xlink:show="embed" xlink:actuate="onLoad" draw:mime-type="image/jpeg"/></draw:frame><draw:frame draw:style-name="fr1" draw:name="Figura3" text:anchor-type="char" svg:x="3.394cm" svg:y="9.71cm" svg:width="10.082cm" svg:height="7.56cm" draw:z-index="2"><draw:image xlink:href="Pictures/1000000000000640000004B0CA3A4C26A0131567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pple-system" svg:font-family="apple-system, BlinkMacSystemFont, 'Segoe UI', Roboto, Helvetica, Arial, sans-serif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4-14T08:34:41.624000000</meta:creation-date>
    <dc:date>2022-04-14T08:52:32.380000000</dc:date>
    <meta:editing-duration>PT7M30S</meta:editing-duration>
    <meta:editing-cycles>1</meta:editing-cycles>
    <meta:document-statistic meta:table-count="0" meta:image-count="3" meta:object-count="0" meta:page-count="1" meta:paragraph-count="4" meta:word-count="148" meta:character-count="894" meta:non-whitespace-character-count="745"/>
    <meta:generator>LibreOffice/7.1.2.2$Windows_X86_64 LibreOffice_project/8a45595d069ef5570103caea1b71cc9d82b2aae4</meta:generator>
  </office:meta>
</office:document-meta>
</file>